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.212cm" fo:margin-bottom="0cm" fo:line-height="100%" fo:text-align="justify" style:justify-single-word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2" style:family="paragraph" style:parent-style-name="Standard">
      <style:paragraph-properties fo:margin-left="0.635cm" fo:margin-right="0cm" fo:margin-top="0.212cm" fo:margin-bottom="0cm" fo:line-height="100%" fo:text-align="justify" style:justify-single-word="false" fo:text-indent="-0.635cm" style:auto-text-indent="false"/>
    </style:style>
    <style:style style:name="P3" style:family="paragraph" style:parent-style-name="Standard">
      <style:paragraph-properties fo:margin-left="0.635cm" fo:margin-right="0cm" fo:margin-top="0.212cm" fo:margin-bottom="0cm" fo:line-height="100%" fo:text-align="justify" style:justify-single-word="false" fo:text-indent="-0.635cm" style:auto-text-indent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4" style:family="paragraph" style:parent-style-name="Standard">
      <style:paragraph-properties fo:margin-left="0.635cm" fo:margin-right="0cm" fo:margin-top="0cm" fo:margin-bottom="0.434cm" fo:line-height="0.388cm" fo:text-align="justify" style:justify-single-word="false" fo:orphans="0" fo:widows="0" fo:text-indent="-0.6cm" style:auto-text-indent="false"/>
      <style:text-properties fo:color="#e6007e" style:font-name="Times New Roman" fo:font-size="12pt" fo:font-style="italic" fo:font-weight="bold" style:font-size-asian="12pt" style:font-style-asian="italic" style:font-weight-asian="bold" style:font-name-complex="Times New Roman1" style:font-size-complex="12pt"/>
    </style:style>
    <style:style style:name="P5" style:family="paragraph" style:parent-style-name="Standard" style:master-page-name="Standard">
      <style:paragraph-properties fo:text-align="justify" style:justify-single-word="false" style:page-number="auto"/>
    </style:style>
    <style:style style:name="P6" style:family="paragraph" style:parent-style-name="List_20_Paragraph">
      <style:paragraph-properties fo:text-align="justify" style:justify-single-word="false"/>
    </style:style>
    <style:style style:name="T1" style:family="text">
      <style:text-properties style:font-name="Times New Roman" fo:font-size="16pt" style:font-size-asian="16pt" style:font-name-complex="Times New Roman1" style:font-size-complex="16pt"/>
    </style:style>
    <style:style style:name="T2" style:family="text"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T3" style:family="text">
      <style:text-properties style:font-name="Times New Roman" fo:font-size="12pt" fo:font-style="italic" style:font-name-asian="Times New Roman1" style:font-size-asian="12pt" style:language-asian="pl" style:country-asian="PL" style:font-style-asian="italic" style:font-name-complex="Times New Roman1" style:font-size-complex="12pt"/>
    </style:style>
    <style:style style:name="T4" style:family="text">
      <style:text-properties style:font-name="Times New Roman" fo:font-size="12pt" style:text-underline-style="solid" style:text-underline-width="auto" style:text-underline-color="font-color" style:font-name-asian="Times New Roman1" style:font-size-asian="12pt" style:language-asian="pl" style:country-asian="PL" style:font-name-complex="Times New Roman1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Procedura organizacji zajęć rewalidacyjnych i wczesnego wspomagania rozwoju dziecka w Przedszkolu nr 16 Integracyjnym</text:span><text:bookmark text:name="_GoBack"/></text:p>
      <text:p text:style-name="P1"/>
      <text:p text:style-name="P2"><text:span text:style-name="T2">1. zajęcia rewalidacyjne/wwr na placówce w czasie wzmożonego reżimu sanitarnego są realizowane na wniosek rodzica.</text:span></text:p>
      <text:p text:style-name="P2"><text:span text:style-name="T2">2. Zajęcia rewalidacyjne/wwr są realizowane stacjonarnie tylko w sytuacji gdy dyrektor jest w stanie zapewnić odpowiednie warunki bezpieczeństwa i higieny wymagane przy wzmożonym reżimie sanitarnym.</text:span></text:p>
      <text:p text:style-name="P2"><text:span text:style-name="T2">3. Wymiar <text:s/>i czas zajęć rewalidacyjnych/wwr realizowanych w okresie wzmożonego reżimu sanitarnego określa dyrektor w zależności od aktualnych warunków sanitarnych i organizacyjnych placówki.</text:span></text:p>
      <text:p text:style-name="P2"><text:span text:style-name="T2">4. Dzieci przyprowadzane/odbierane są przez rodziców/prawnych opiekunów wg ściśle określonego harmonogramu z zachowaniem zasad określonych w </text:span><text:span text:style-name="T3">procedurze przyprowadzania i odbierania dzieci. </text:span><text:span text:style-name="T2">Nie ma możliwości uczestnictwa rodzica w zajęciach.</text:span></text:p>
      <text:p text:style-name="P2"><text:span text:style-name="T2">5. Dziecko na zajęcia rewalidacyjne/wwr doprowadza woźna z zachowaniem obowiązujących na placówce zasad obowiązujących w zmożonym reżimie sanitarnym</text:span></text:p>
      <text:p text:style-name="P2"><text:span text:style-name="T2"><text:s/>6. <text:s/>Przedmioty potrzebne do zajęć rewalidacyjnych/wwr <text:s/>które dziecko musi przynieść z domu (książka PECS, strój gimnastyczny, własny zestaw plastyczny-ołówek, kredki, klej, nożyczki) muszą być dostarczone do placówki <text:s/>z 2 dniowym <text:s/>wyprzedzeniem w szczelnie zamkniętym, opisanym opakowaniu. Przedmioty te, pozostają na placówce aż do zakończenia obowiązywania wzmożonego reżimu sanitarnego.</text:span></text:p>
      <text:p text:style-name="P2"><text:span text:style-name="T2">7.W zajęciach </text:span><text:span text:style-name="T4">nie mogą</text:span><text:span text:style-name="T2"> uczestniczyć dzieci oraz kadra pedagogiczna, którzy są objęci kwarantanną lub izolacją albo mają objawy choroby zakaźnej.</text:span></text:p>
      <text:p text:style-name="P2"><text:span text:style-name="T2">8. osoby prowadzące zajęcia muszą być zaopatrzone w środki ochrony indywidualnej (maski/przyłbice, rękawiczki, fartuchy w razie potrzeby) oraz przestrzegać ogólnych zasad i procedur obowiązujących na terenie placówki</text:span></text:p>
      <text:p text:style-name="P2"><text:span text:style-name="T2">9. Podczas prowadzenia zajęć z dziećmi obowiązują ogólnie przyjęte na placówce zasady dystansu społecznego i reżimu sanitarnego oraz zakaz korzystania z prywatnych telefonów.</text:span></text:p>
      <text:p text:style-name="P2"><text:span text:style-name="T2">10. Po skończonych zajęciach w razie potrzeby terapeuta kontaktuje się z rodzicem telefonicznie.</text:span></text:p>
      <text:p text:style-name="P3"/>
      <text:p text:style-name="P2"><text:span text:style-name="T2">11 Do pracy bezpośredniej z dzieckiem mogą być używane tylko pomoce, które nadają się do dezynfekcji.</text:span></text:p>
      <text:p text:style-name="P2"><text:span text:style-name="T2">12 Do pomocy dzieciom w poruszaniu się po placówce wyznaczona jest woźna. Do jej obowiązków należy również regularne wietrzenie pomieszczeń oraz dezynfekowanie często używanych powierzchni użytkowych i wyposażenia wykorzystywanego do zajęć. Należy przeprowadzić takie działania po zakończeniu zajęć przez uczestnika (w przypadku zajęć indywidualnych) lub grupę uczestników i przed rozpoczęciem zajęć przez uczestnika lub drugą grupę uczestników.</text:span></text:p>
      <text:p text:style-name="P2"><text:span text:style-name="T2">13 W przypadku stwierdzenia podejrzenia zarażenia się wirusem przez uczestnika zajęć niezwłoczne podjęcie kroków mających na celu odizolowanie w odrębnym pomieszczeniu </text:span><text:soft-page-break/><text:span text:style-name="T2">tej osoby od innych osób przebywających w placówce. Następnie należy zawiadomić rodzinę bądź osoby wskazane do kontaktu o zaistniałej sytuacji oraz skontaktować się telefonicznie z powiatową/wojewódzką stacją sanitarno-epidemiologiczną w celu uzyskania decyzji co do dalszego postępowania zgodnie z procedurą ogólną.</text:span></text:p>
      <text:p text:style-name="P4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Courier New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tonina</meta:initial-creator>
    <dc:creator>Antonina</dc:creator>
    <meta:editing-cycles>3</meta:editing-cycles>
    <meta:creation-date>2020-05-20T07:59:00</meta:creation-date>
    <dc:date>2020-05-22T10:14:00</dc:date>
    <meta:editing-duration>PT59S</meta:editing-duration>
    <meta:generator>OpenOffice/4.1.4$Win32 OpenOffice.org_project/414m5$Build-9788</meta:generator>
    <meta:document-statistic meta:table-count="0" meta:image-count="0" meta:object-count="0" meta:page-count="2" meta:paragraph-count="14" meta:word-count="388" meta:character-count="3057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